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adewonne_1"/><text:bookmark-start text:name="badewonne"/>Badewonne<text:bookmark-end text:name="__RefHeading___badewonne_1"/><text:bookmark-end text:name="badewonne"/></text:h>
      <text:p text:style-name="Text_20_body">Diese Seiten dienen der Regie und Dokumentation des Umbaus der <text:span text:style-name="Strong_20_Emphasis">Badewonne</text:span> 2018/2019.</text:p>
      <text:p text:style-name="Text_20_body">Berechtigte melden sich bitte an.</text:p>
      <text:h text:style-name="Heading_20_2" text:outline-level="2"><text:bookmark-start text:name="__RefHeading___navigation_2"/><text:bookmark-start text:name="navigation"/>Navigation<text:bookmark-end text:name="__RefHeading___navigation_2"/><text:bookmark-end text:name="navigation"/></text:h>
      <text:list text:style-name="Numbering_20_1" text:continue-numbering="false">
        <text:list-item>
          <text:p text:style-name="LastListParagraph_Numbering_20_1_Content_First"> <text:a xlink:type="simple" xlink:href="https://badewonne.brauns.eu/doku.php?id=bauphase:beteiligte" text:style-name="Internet_20_link" text:visited-style-name="Visited_20_Internet_20_Link">Bauphase</text:a></text:p>
        </text:list-item>
      </text:list>
      <text:p text:style-name="Text_20_body"><text:span text:style-name="Strong_20_Emphasis">Diese Seite ist nicht für öffentliche Zwecke !!!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16:24</meta:creation-date>
    <dc:creator>Generated</dc:creator>
    <dc:date>2026-08-23T23::16:24</dc:date>
    <dc:language>en-US</dc:language>
    <meta:editing-cycles>1</meta:editing-cycles>
    <meta:editing-duration>PT0S</meta:editing-duration>
    <dc:title>start</dc:title>
  </office:meta>
</office:document-meta>
</file>